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бота-с-бртс-в-матушкино-продолжается"/>Работа с БРТС в Матушкино продолжается<text:bookmark-end text:name="работа-с-бртс-в-матушкино-продолжается"/></text:h>
      <text:p text:style-name="First_20_paragraph">22.02.2018</text:p>
      <text:p text:style-name="Text_20_body">Управой района Матушкино в усиленном режиме ведутся работы по выявлению брошенного и разукомплектованного автотранспортного средства, расположенного на территории района Матушкино. </text:p>
      <text:p text:style-name="Text_20_body">С начала 2018 года выявлено 2 автотранспортных средства, которые в настоящее время приведены в порядок силами владельцев. </text:p>
      <text:p text:style-name="Text_20_body">Просим обратить Ваше внимание, что если Вы обнаружили автотранспортное средство, обладающее признаками брошенного и разукомплектованного, просим обращаться в управу района Матушкино по телефону. 8-495-536-05-13 Савчук Полина Алексеевна.</text:p>
      <text:p text:style-name="Text_20_body"><text:line-break/></text:p>
      <text:p text:style-name="Text_20_body">Адрес страницы: <text:a xlink:type="simple" xlink:href="http://matushkino.mos.ru/presscenter/news/detail/7164657.html" office:name=""><text:span text:style-name="Definition">http://matushkino.mos.ru/presscenter/news/detail/7164657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5T22:13:54Z</meta:creation-date>
    <dc:date>2025-05-15T22:13:54Z</dc:date>
  </office:meta>
</office:document-meta>
</file>