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территории-района-выявлено-еще-4-машины-с-признаками-бртс"/>На территории района выявлено еще 4 машины с признаками БРТС<text:bookmark-end text:name="на-территории-района-выявлено-еще-4-машины-с-признаками-бртс"/></text:h>
      <text:p text:style-name="First_20_paragraph">12.03.2018</text:p>
      <text:p text:style-name="Text_20_body">За прошедшую неделю управой района Матушкино выявлено 4 брошенных разукомплектованных транспортных средства, в настоящее время ведется работа с владельцами на предмет приведения их в надлежащее состояние.</text:p>
      <text:p text:style-name="Text_20_body"><text:line-break/></text:p>
      <text:p text:style-name="Text_20_body">Адрес страницы: <text:a xlink:type="simple" xlink:href="http://matushkino.mos.ru/presscenter/news/detail/7189996.html" office:name=""><text:span text:style-name="Definition">http://matushkino.mos.ru/presscenter/news/detail/718999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7T22:14:15Z</meta:creation-date>
    <dc:date>2025-05-07T22:14:15Z</dc:date>
  </office:meta>
</office:document-meta>
</file>