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права-района-матушкино-разыскивает-владельцев-бртс-у-корпусов-106-и-139"/>Управа района Матушкино разыскивает владельцев БРТС у корпусов 106 и 139<text:bookmark-end text:name="управа-района-матушкино-разыскивает-владельцев-бртс-у-корпусов-106-и-139"/></text:h>
      <text:p text:style-name="First_20_paragraph">01.08.2018</text:p>
      <text:p text:style-name="Text_20_body">Управа района Матушкино разыскивает владельцев ТС:<text:line-break/></text:p>
      <text:p text:style-name="Text_20_body">-опель вектра, у корп. 106, синего цвета, государственный регистрационный знак У122АВ99 <text:line-break/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-Джип гарнд черокки, серебряного цвета, у корп. 139</text:p>
      <text:p text:style-name="Text_20_body"><text:line-break/></text:p>
      <text:p text:style-name="Text_20_body">Адрес страницы: <text:a xlink:type="simple" xlink:href="http://matushkino.mos.ru/presscenter/news/detail/7480608.html" office:name=""><text:span text:style-name="Definition">http://matushkino.mos.ru/presscenter/news/detail/7480608.html</text:span></text:a></text:p>
      <text:p text:style-name="Text_20_body"><text:a xlink:type="simple" xlink:href="http://matushkino.mos.ru" office:name=""><text:span text:style-name="Definition">Управа района Матушк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7-30T21:59:28Z</meta:creation-date>
    <dc:date>2024-07-30T21:59:28Z</dc:date>
  </office:meta>
</office:document-meta>
</file>