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о-в-зеленограде-обнаруживают-несколько-снарядов-времен-войны"/>Ежегодно в Зеленограде обнаруживают несколько снарядов времен войны<text:bookmark-end text:name="ежегодно-в-зеленограде-обнаруживают-несколько-снарядов-времен-войны"/></text:h>
      <text:p text:style-name="First_20_paragraph">22.08.2018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В период начала учебного года значительно возрастает риск детского травматизма, в том числе из-за возможного обнаружения боеприпасов времен ВОВ. Снаряды могут быть найдены на прогулках, в лесопарковых зонах, на природе, при выполнении землеустроительных работ.</text:p>
      <text:p text:style-name="Text_20_body">Точных данных о том, сколько еще неразорвавшихся мин, бомб, снарядов осталось на территории Зеленограда со времен Великой Отечественной войны, нет. Большинство из них находятся в земле на значительной глубине. По информации Управления по Зеленоградскому АО Департамента ГОЧСиПБ Москвы, боеприпасы времен ВОВ на территории округа обнаруживают в среднем 3-4 раза в год, как правило, при строительстве дорог, рытье котлованов и прочее.</text:p>
      <text:p text:style-name="Text_20_body">С целью предупреждения чрезвычайных ситуаций и гибели людей Управление по Зеленоградскому АО Департамента ГОЧСиПБ Москвы напоминает, что снаряды, пролежавшие в земле без малого 80 лет, по-прежнему таят в себе смертельную опасность, даже если выглядят, как фрагменты ржавого железа. Боеприпас при неосторожном обращении с ним может взорваться в любое время, в независимости от того, в каком он виде и состоянии находится.</text:p>
      <text:p text:style-name="Text_20_body">При обнаружении неизвестного предмета, особенно если он похож на оружие или боеприпасы, не следует приближаться и тем более прикасаться к нему. При обнаружении опасной находки необходимо позвонить в экстренные службы по единому телефону <text:span text:style-name="T1">112</text:span>, запомнить место, где найден предмет похожий на снаряд, гранату и т.п. предметы установить предупредительные знаки: веревку, камень, либо другой приметный знак.</text:p>
      <text:p text:style-name="Text_20_body">Не оставляйте своих детей без присмотра. Следите, какие предметы являются для них игрушкой. Ежедневно напоминайте о правилах безопасного поведения и будьте для них положительным примером!</text:p>
      <text:p text:style-name="Text_20_body">При обнаружении предметов похожих на боеприпасы категорически запрещается:</text:p>
      <text:p text:style-name="Text_20_body">– перекатывать, брать в руки обнаруженный предмет;</text:p>
      <text:p text:style-name="Text_20_body">– поднимать, переносить, класть в карманы или сумки;</text:p>
      <text:p text:style-name="Text_20_body">– перемещать предмет в костер, разводить костер над ним или вблизи него;</text:p>
      <text:p text:style-name="Text_20_body">–закапывать в землю или бросать в водоемы;</text:p>
      <text:p text:style-name="Text_20_body">– наступать, наезжать на предмет;</text:p>
      <text:p text:style-name="Text_20_body">– предпринимать попытки к его разборке или распиливанию;</text:p>
      <text:p text:style-name="Text_20_body">– наносить удары (ударять по корпусу, а также один боеприпас о другой);</text:p>
      <text:p text:style-name="Text_20_body">– оказывать любые температурные, звуковые, электромагнитные воздействия на предмет;</text:p>
      <text:p text:style-name="Text_20_body">– при обнаружении хотя бы одного подозрительного предмета, производить поиск других взрывоопасных предметов;</text:p>
      <text:p text:style-name="Text_20_body">– пользоваться электрозажигалками, искровоспроизводящими предметами, курить;</text:p>
      <text:p text:style-name="Text_20_body">– собирать и сдавать взрывоопасные предметы в качестве металлолома.</text:p>
      <text:p text:style-name="Text_20_body">Помните! После вашего сообщения саперы-профессионалы изымут и уничтожат на специальном полигоне взрывоопасный предмет в установленном порядке.</text:p>
      <text:p text:style-name="Text_20_body"><text:line-break/></text:p>
      <text:p text:style-name="Text_20_body">Адрес страницы: <text:a xlink:type="simple" xlink:href="http://matushkino.mos.ru/presscenter/news/detail/7525109.html" office:name=""><text:span text:style-name="Definition">http://matushkino.mos.ru/presscenter/news/detail/752510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07:52:23Z</meta:creation-date>
    <dc:date>2023-07-02T07:52:23Z</dc:date>
  </office:meta>
</office:document-meta>
</file>