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style="italic" fo:font-weight="bold" style:font-style-asian="italic" style:font-style-complex="italic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жителям-матушкин-требования-пожарной-безопасности-для-помещений-где-проводятся-новогодние-и-рождественские-праздники"/>Жителям Матушкин: требования пожарной безопасности для помещений, где проводятся новогодние и рождественские праздники<text:bookmark-end text:name="жителям-матушкин-требования-пожарной-безопасности-для-помещений-где-проводятся-новогодние-и-рождественские-праздники"/></text:h>
      <text:p text:style-name="First_20_paragraph">12.12.2018</text:p>
      <text:p text:style-name="Text_20_body"/>
      <text:p text:style-name="Text_20_body"><text:span text:style-name="T1">В помещениях, где проводятся новогодние и рождественские праздники, должны соблюдаться следующие требования пожарной безопасности:</text:span></text:p>
      <text:p text:style-name="Text_20_body">Устанавливать ёлки и проводить массовые мероприятия разрешается только в помещениях, не имеющих решеток на окнах и расположенных не выше второго этажа, имеющих не менее двух рассредоточенных эвакуационных выходов.</text:p>
      <text:p text:style-name="Text_20_body">Во время проведения мероприятия двери эвакуационных выходов из помещения и из здания должны содержаться открытыми или закрываться только на легко открываемые изнутри без ключа запоры, при этом у дверей должны находиться дежурные.</text:p>
      <text:p text:style-name="Text_20_body">Помещение для проведения мероприятий должно быть обеспечено не менее, чем двумя огнетушителями.</text:p>
      <text:p text:style-name="Text_20_body">Ёлку необходимо установить на устойчивом основании (подставке), ветви её должны находиться на расстоянии не менее одного метра от стен и потолка.</text:p>
      <text:p text:style-name="Text_20_body">Иллюминирование ёлки должно проводиться опытными электромонтерами и только гирляндами заводского изготовления с соблюдением Правил устройства электроустановок.</text:p>
      <text:p text:style-name="Text_20_body">При обнаружении неисправности в иллюминации (нагрев проводов, мигание лампочек, искрение и т. п.) она должна быть немедленно обесточена.</text:p>
      <text:p text:style-name="Text_20_body">При отсутствии в помещении электрического освещения мероприятия у ёлки должны проводиться только в светлое время суток.</text:p>
      <text:p text:style-name="Text_20_body">Во время проведения мероприятий должно быть установлено обязательное дежурство ответственных за пожарную безопасность лиц, с которыми необходимо провести инструктаж о мерах пожарной безопасности и о действиях в случае возникновения пожара, а с детьми неотлучно должен находиться преподаватель, классный руководитель или воспитатель.</text:p>
      <text:p text:style-name="Text_20_body">Перед началом мероприятий необходимо тщательно осмотреть помещения и убедиться в их полной готовности в противопожарном отношении.</text:p>
      <text:p text:style-name="Text_20_body">Демонтаж ёлки должен быть осуществлен не позже следующего дня после окончания мероприятий.</text:p>
      <text:p text:style-name="Text_20_body"><text:line-break/></text:p>
      <text:p text:style-name="Text_20_body">Адрес страницы: <text:a xlink:type="simple" xlink:href="http://matushkino.mos.ru/presscenter/news/detail/7759048.html" office:name=""><text:span text:style-name="Definition">http://matushkino.mos.ru/presscenter/news/detail/7759048.html</text:span></text:a></text:p>
      <text:p text:style-name="Text_20_body"><text:a xlink:type="simple" xlink:href="http://matushkino.mos.ru" office:name=""><text:span text:style-name="Definition">Управа района Матушкин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5-26T13:06:19Z</meta:creation-date>
    <dc:date>2023-05-26T13:06:19Z</dc:date>
  </office:meta>
</office:document-meta>
</file>