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по-зеленоградскому-ао-департамента-гочс-и-пб-г.-москвы-напоминает-о-безопасности-детей-в-период-проведения-новогодних-праздников-и-школьных-каникул"/>Управление по Зеленоградскому АО Департамента ГОЧС и ПБ г. Москвы напоминает о безопасности детей в период проведения новогодних праздников и школьных каникул<text:bookmark-end text:name="управление-по-зеленоградскому-ао-департамента-гочс-и-пб-г.-москвы-напоминает-о-безопасности-детей-в-период-проведения-новогодних-праздников-и-школьных-каникул"/></text:h>
      <text:p text:style-name="First_20_paragraph">24.12.2018</text:p>
      <text:p text:style-name="Text_20_body">Новогодние и Рождественские праздники - замечательное время для детей и взрослых. Традиционно в канун Нового года в домах и квартирах наряжают елки, готовят друг другу подарки и поздравления. Для того, чтобы эти дни не были омрачены бедой, необходимо обратить особое внимание на соблюдение мер пожарной безопасности, которые очень просты.</text:p>
      <text:p text:style-name="Text_20_body"><text:span text:style-name="T1">Запомните эти простые правила:</text:span></text:p>
      <text:p text:style-name="Text_20_body">· ёлка устанавливается на устойчивой подставке, подальше от отопительных приборов.</text:p>
      <text:p text:style-name="Text_20_body">· для освещения елки необходимо использовать только исправные электрические гирлянды заводского изготовления.</text:p>
      <text:p text:style-name="Text_20_body">· ветки и верхушка елки не должны касаться стен и домашних вещей;</text:p>
      <text:p text:style-name="Text_20_body">· не устанавливайте елку вблизи отопительных приборов;</text:p>
      <text:p text:style-name="Text_20_body">· не используйте самодельные пиротехнические изделия! Приобретая пиротехнические изделия, будьте внимательны, проверьте наличие сертификата соответствия, инструкции на русском языке, срока годности.</text:p>
      <text:p text:style-name="Text_20_body"><text:span text:style-name="T1">Запрещается:</text:span></text:p>
      <text:p text:style-name="Text_20_body">· <text:span text:style-name="T2">украшать елку свечами, ватой, игрушками из бумаги и целлулоида;</text:span></text:p>
      <text:p text:style-name="Text_20_body">· <text:span text:style-name="T2">одевать маскарадные костюмы из марли, ваты, бумаги и картона;</text:span></text:p>
      <text:p text:style-name="Text_20_body">· <text:span text:style-name="T2">зажигать на елке и возле нее свечи, бенгальские огни, пользоваться хлопушками в доме</text:span></text:p>
      <text:p text:style-name="Text_20_body">· <text:span text:style-name="T2">детям категорически запрещается пользоваться пиротехническими изделиями.</text:span></text:p>
      <text:p text:style-name="Text_20_body"><text:span text:style-name="T1">Закрепляйте с детьми правила пожарной безопасности:</text:span></text:p>
      <text:p text:style-name="Text_20_body">· <text:span text:style-name="T2">не играть со спичками;</text:span></text:p>
      <text:p text:style-name="Text_20_body">· <text:span text:style-name="T2">не включать самостоятельно электроприборы;</text:span></text:p>
      <text:p text:style-name="Text_20_body">· <text:span text:style-name="T2">нельзя бросать в огонь пустые баночки и флаконы от бытовых химических веществ, особенно аэрозоли;</text:span></text:p>
      <text:p text:style-name="Text_20_body">· <text:span text:style-name="T2">не играть с бензином и другими горючими веществами;</text:span></text:p>
      <text:p text:style-name="Text_20_body">· <text:span text:style-name="T2">никогда не прятаться при пожаре.</text:span></text:p>
      <text:p text:style-name="Text_20_body"><text:span text:style-name="T1">Меры предосторожности в период Новогодних каникул:</text:span></text:p>
      <text:p text:style-name="Text_20_body"><text:line-break/><text:span text:style-name="T1">Убедительная просьба к родителям района Матушкино:</text:span></text:p>
      <text:p text:style-name="Text_20_body">· не оставляйте детей дома одних;</text:p>
      <text:p text:style-name="Text_20_body">· уберите все предметы, которыми он может пораниться;</text:p>
      <text:p text:style-name="Text_20_body">· не оставляйте спички, зажигалки в доступном для детей месте;</text:p>
      <text:p text:style-name="Text_20_body">· лекарства должны храниться в недоступном для детей месте;</text:p>
      <text:p text:style-name="Text_20_body">· не отпускайте детей на лед (на рыбалку, катание на лыжах и санках) без присмотра;</text:p>
      <text:p text:style-name="Text_20_body">· не разрешайте детям гулять в темное время суток, далеко от дома;</text:p>
      <text:p text:style-name="Text_20_body">· не разрешайте им самостоятельно пользоваться газовой плитой, печью, включать электроприборы, в том числе электрическую гирлянду;</text:p>
      <text:p text:style-name="Text_20_body">Рассказывайте детям о пожаробезопасном поведении; будьте примером во всех ситуациях, связанных с соблюдением правил пожарной безопасности!</text:p>
      <text:p text:style-name="Text_20_body">Шалость детей с огнем приводит не только к пожарам, но и к трагическим последствиям.</text:p>
      <text:p text:style-name="Text_20_body">Постоянно повторяйте с ребенком правила поведения, устраивайте маленькие экзамены, разбирайте ошибки. Сами неукоснительно выполняйте правила по безопасности. Будьте примером!</text:p>
      <text:p text:style-name="Text_20_body"><text:span text:style-name="T2">Выполняйте эти элементарные правила безопасности и строго контролируйте поведение детей в дни зимних каникул! Не оставляйте детей без присмотра!</text:span></text:p>
      <text:p text:style-name="Text_20_body"><text:span text:style-name="T2">Организуйте ребенку интересный семейный новогодний досуг!</text:span></text:p>
      <text:p text:style-name="Text_20_body"><text:span text:style-name="T2">Счастливого Вам Нового Года!</text:span></text:p>
      <text:p text:style-name="Text_20_body"><text:line-break/></text:p>
      <text:p text:style-name="Text_20_body">Адрес страницы: <text:a xlink:type="simple" xlink:href="http://matushkino.mos.ru/presscenter/news/detail/7787490.html" office:name=""><text:span text:style-name="Definition">http://matushkino.mos.ru/presscenter/news/detail/7787490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06:18Z</meta:creation-date>
    <dc:date>2023-05-26T13:06:18Z</dc:date>
  </office:meta>
</office:document-meta>
</file>