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карий-в-1-микрорайоне-был-создан-при-участии-активных-жителей-матушкино"/>Рокарий в 1 микрорайоне был создан при участии активных жителей Матушкино<text:bookmark-end text:name="рокарий-в-1-микрорайоне-был-создан-при-участии-активных-жителей-матушкино"/></text:h>
      <text:p text:style-name="First_20_paragraph">17.08.2019</text:p>
      <text:p text:style-name="Text_20_body">Самым крупным благоустроительным объектом в рамках программы «Мой район» в районе Матушкино стала пешеходная зона в 1 микрорайоне от площади Юности до корпуса 153.</text:p>
      <text:p text:style-name="Text_20_body">Как <text:a xlink:type="simple" xlink:href="https://matushkino.mos.ru/presscenter/news/detail/8266406.html" office:name=""><text:span text:style-name="Definition">сообщил</text:span></text:a> директор ГБУ «Жилищник района Матушкино» Александр Филиппов в эфире радио «Зеленоград сегодня», на пешеходной зоне были созданы 2 детских площадки для разных возрастов детей, а также 2 спортивных площадки: футбольное поле с искусственной травой и баскетбольная площадка с резиновым покрытием. Кроме этого, было заменено плиточное покрытие (дорожки были покрыты плиткой разного цвета), появились зоны отдыха, отремонтированы контейнерные площадки.</text:p>
      <text:p text:style-name="Text_20_body">Настоящим украшением пешеходной зоны стал <text:a xlink:type="simple" xlink:href="https://matushkino.mos.ru/presscenter/news/detail/8168371.html" office:name=""><text:span text:style-name="Definition">рокарий</text:span></text:a> – современный элемент ландшафтного дизайна. Он был создан у пешеходного мостика на сухом ручье. Здесь были высажены цветы, рокарий был обложен декоративными камнями, выстелен газон.</text:p>
      <text:p text:style-name="Text_20_body">По словам Александра Филиппова, в создании рокария специалистам помогали активные жители корпуса 161. В этом доме живут профессиональные ландшафтные дизайнеры.</text:p>
      <text:p text:style-name="Text_20_body"><text:line-break/></text:p>
      <text:p text:style-name="Text_20_body">Адрес страницы: <text:a xlink:type="simple" xlink:href="http://matushkino.mos.ru/presscenter/news/detail/8290210.html" office:name=""><text:span text:style-name="Definition">http://matushkino.mos.ru/presscenter/news/detail/8290210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4T22:02:01Z</meta:creation-date>
    <dc:date>2024-08-14T22:02:01Z</dc:date>
  </office:meta>
</office:document-meta>
</file>