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лощади-юности-стартовал-фестиваль-цветочный-джем"/>На площади Юности стартовал фестиваль «Цветочный джем»<text:bookmark-end text:name="на-площади-юности-стартовал-фестиваль-цветочный-джем"/></text:h>
      <text:p text:style-name="First_20_paragraph">24.08.2019</text:p>
      <text:p text:style-name="Text_20_body">Летний городской фестиваль «Цветочный джем» начал свою работу на множестве площадок в Москве. Фестиваль проводится и в Зеленограде – на площади Юности.</text:p>
      <text:p text:style-name="Text_20_body">Как рассказал префект округа Анатолий Смирнов, на площади смонтированы шале, в которых разместились торговые точки, кафе, помещения для мастер-классов. На сцене ежедневно будут проходить концерты и спектакли. Для детей и взрослых организуются анимационные и познавательные программы. Площадь оформлена декоративными садами.</text:p>
      <text:p text:style-name="Text_20_body">– Это тоже часть фестиваля, проходившая заранее. На конкурсной основе отбирались дизайнерские работы, которые украсили улицы и площади Москвы. Конкурс, кстати, международный, в нем участвовали представители 11 стран. На площади Юности, перед кинотеатром «Электрон», размещена композиция итальянских профессионалов. 8 сентября на этих площадках и на площади Юности развернется одно из главных действий фестиваля – конкурс ландшафтного дизайна, – отметил глава округа.</text:p>
      <text:p text:style-name="Text_20_body">Площадь Юности станет местом проведения и другого события – конкурса кулинаров. Для участия в нем в Зеленограде сформированы три команды по четыре человека. 31 августа на площади Юности в мастерстве по изготовлению варенья определится лучшая из них. Затем в столице состоятся общемосковские полуфиналы и финал.</text:p>
      <text:p text:style-name="Text_20_body">На выходные дни организаторы приготовили для гостей зеленоградской площадки насыщенную культурную программу:</text:p>
      <text:p text:style-name="Text_20_body"><text:span text:style-name="T1">24 августа</text:span>:</text:p>
      <text:p text:style-name="Text_20_body">· <text:span text:style-name="T1">16.00</text:span> – «Дюймовочка», Нижнетагильский театр кукол</text:p>
      <text:p text:style-name="Text_20_body">· <text:span text:style-name="T1">17.00</text:span> – Кавер-группа Kaleidoskop</text:p>
      <text:p text:style-name="Text_20_body">· <text:span text:style-name="T1">18.00</text:span> – «Аленький цветочек», Нижнетагильский театр кукол</text:p>
      <text:p text:style-name="Text_20_body"><text:span text:style-name="T1">25 августа</text:span>:</text:p>
      <text:p text:style-name="Text_20_body">· <text:span text:style-name="T1">16.00</text:span> – «Жена Варвара», Хакасский национальный театр кукол «Сказка»</text:p>
      <text:p text:style-name="Text_20_body">· <text:span text:style-name="T1">17.00</text:span> – «Ваня Датский», Хакасский национальный театр кукол «Сказка»</text:p>
      <text:p text:style-name="Text_20_body">· <text:span text:style-name="T1">18.00</text:span> – Кавер-группа Music Time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8304689.html" office:name=""><text:span text:style-name="Definition">http://matushkino.mos.ru/presscenter/news/detail/830468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2T12:43:15Z</meta:creation-date>
    <dc:date>2023-07-22T12:43:15Z</dc:date>
  </office:meta>
</office:document-meta>
</file>