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доль-центрального-проспекта-будут-высажены-250-деревьев-и-более-25-тысяч-кустарников"/>Вдоль Центрального проспекта будут высажены 250 деревьев и более 2,5 тысяч кустарников<text:bookmark-end text:name="вдоль-центрального-проспекта-будут-высажены-250-деревьев-и-более-25-тысяч-кустарников"/></text:h>
      <text:p text:style-name="First_20_paragraph">05.09.2019</text:p>
      <text:p text:style-name="Text_20_body">Озеленение станет одной из составных частей реконструкции и благоустройства Центрального проспекта. Напомним, работы на главной магистрали Зеленограда проводятся в рамках программы «Мой район».</text:p>
      <text:p text:style-name="Text_20_body">Кроме замены дорожного полотна, ремонта тротуаров, установки новых автобусных павильонов специалисты по окончанию благоустройства планируют высадить 250 новых деревьев и более 2,5 тысяч кустарников.</text:p>
      <text:p text:style-name="Text_20_body">Сегодня специалисты занимаются устройством газонов. Всего планируется уложить почти 100 тысяч кв. метров газонных рулонов. Кроме этого, вдоль проспекта будут установлены новые фонари, скамейки и урны.</text:p>
      <text:p text:style-name="Text_20_body"><text:line-break/></text:p>
      <text:p text:style-name="Text_20_body">Адрес страницы: <text:a xlink:type="simple" xlink:href="http://matushkino.mos.ru/presscenter/news/detail/8321551.html" office:name=""><text:span text:style-name="Definition">http://matushkino.mos.ru/presscenter/news/detail/8321551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3T02:26:35Z</meta:creation-date>
    <dc:date>2024-12-03T02:26:35Z</dc:date>
  </office:meta>
</office:document-meta>
</file>