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жителями-матушкино-обсудили-вопросы-несанкционированной-торговли-в-районе"/>С жителями Матушкино обсудили вопросы несанкционированной торговли в районе<text:bookmark-end text:name="с-жителями-матушкино-обсудили-вопросы-несанкционированной-торговли-в-районе"/></text:h>
      <text:p text:style-name="First_20_paragraph">21.10.2019</text:p>
      <text:p text:style-name="Text_20_body">В районе Матушкино проходит успешная борьба с нелегальной торговлей. Управа района знает о проблемных местах и осуществляет их регулярный мониторинг. Об этом вопросе в ходе встречи с жителями <text:a xlink:type="simple" xlink:href="https://matushkino.mos.ru/presscenter/news/detail/8425021.html" office:name=""><text:span text:style-name="Definition">рассказал</text:span></text:a> заместитель главы управы района Олег Шибаев.</text:p>
      <text:p text:style-name="Text_20_body">– Несанкционированная торговля – торговля вне отведенных мест. Когда вы видите торговлю на улице или с машин, в большинстве своем, вы должны понимать, что это – несанкционированная торговля. И пользоваться их услугами, покупать товары небезопасно. С целью защиты здоровья вашего и ваших детей мы проводим работу по пресечению такой торговли, – обратился Олег Анатольевич к собравшимся зеленоградцам.</text:p>
      <text:p text:style-name="Text_20_body">Среди проблемных мест в Матушкино – площадки у корпусов 234а, 403а, 406 и 426а. Эти точки находятся на особом контроле, который осуществляется мобильной группой – 2-3 раза в неделю она проводит выход на территорию. Также точки контролируются с помощью системы видеонаблюдения. В случае выявления факта несанкционированной торговли, составляет протокол и накладывается штраф – от 2,5 до 5 тысяч рублей на физическое лицо.</text:p>
      <text:p text:style-name="Text_20_body">В настоящее время, по словам Олега Шибаева, удалось сделать факты нелегальной торговли единичным явлением. «Нередко продавцы выходят торговать вечером. Поэтому мы стали проводить внеплановые проверки в это время. Если вы видите нарушения, видите, как торгуют с машин или лотков на улице, сообщайте в полицию или дежурному управы района Матушкино», – обратился заместитель главы к жителям.</text:p>
      <text:p text:style-name="Text_20_body"><text:line-break/></text:p>
      <text:p text:style-name="Text_20_body">Адрес страницы: <text:a xlink:type="simple" xlink:href="http://matushkino.mos.ru/presscenter/news/detail/8433424.html" office:name=""><text:span text:style-name="Definition">http://matushkino.mos.ru/presscenter/news/detail/8433424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4T16:40:48Z</meta:creation-date>
    <dc:date>2024-09-04T16:40:48Z</dc:date>
  </office:meta>
</office:document-meta>
</file>