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района-матушкино-разыскивает-владельцев-бртс"/>Управа района Матушкино разыскивает владельцев БРТС<text:bookmark-end text:name="управа-района-матушкино-разыскивает-владельцев-бртс"/></text:h>
      <text:p text:style-name="First_20_paragraph">31.10.2019</text:p>
      <text:p text:style-name="Text_20_body"><text:span text:style-name="T1">Уважаемые автовладельцы транспортных средств, попадающих под признаки брошенных и разукомплектованных, находящихся на территории района Матушкино!</text:span></text:p>
      <text:p text:style-name="Text_20_body"/>
      <text:p text:style-name="Text_20_body">Управа района Матушкино разыскивает владельцев транспортных средств:</text:p>
      <text:p text:style-name="Text_20_body">На территории у корп. 147  и  427.</text:p>
      <text:p text:style-name="Text_20_body">Транспортное средство обладает признаками БРТС и в случае не принятия владельцем мер по приведению тс в надлежащее состояние либо перемещению в иное место, тс будет перемещено на площадку временного хранения в соответствии с действующим законодательством.</text:p>
      <text:p text:style-name="Text_20_body"><text:line-break/></text:p>
      <text:p text:style-name="Text_20_body">Адрес страницы: <text:a xlink:type="simple" xlink:href="http://matushkino.mos.ru/presscenter/news/detail/8458487.html" office:name=""><text:span text:style-name="Definition">http://matushkino.mos.ru/presscenter/news/detail/8458487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2T10:35:43Z</meta:creation-date>
    <dc:date>2023-07-22T10:35:43Z</dc:date>
  </office:meta>
</office:document-meta>
</file>