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члены-молодежной-палаты-района-матушкино-приняли-участие-в-ix-съезде-молодых-парламентариев-города-москвы-вселенная-возможностей"/>14 декабря члены Молодежной палаты района Матушкино приняли участие в IX Съезде молодых парламентариев города Москвы «Вселенная возможностей»<text:bookmark-end text:name="декабря-члены-молодежной-палаты-района-матушкино-приняли-участие-в-ix-съезде-молодых-парламентариев-города-москвы-вселенная-возможностей"/></text:h>
      <text:p text:style-name="First_20_paragraph">16.12.2019</text:p>
      <text:p text:style-name="Text_20_body">В этом году «Вселенная возможностей» собрала более 600 молодых парламентариев, которые подвели итоги работы за прошлый год, а так же отметили наградами самых активных. </text:p>
      <text:p text:style-name="Text_20_body">Кроме этого, в ходе съезда парламентарии обсудили несколько нововведений, определяющих дальнейшее направление развития всей системы парламентаризма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8570260.html" office:name=""><text:span text:style-name="Definition">http://matushkino.mos.ru/presscenter/news/detail/857026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30Z</meta:creation-date>
    <dc:date>2023-05-26T13:12:30Z</dc:date>
  </office:meta>
</office:document-meta>
</file>