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префектуре-состоялось-ротация-молодежной-палаты-района-матушкино"/>В Префектуре состоялось ротация Молодежной палаты района Матушкино<text:bookmark-end text:name="в-префектуре-состоялось-ротация-молодежной-палаты-района-матушкино"/></text:h>
      <text:p text:style-name="First_20_paragraph">25.02.2020</text:p>
      <text:p text:style-name="Text_20_body"><text:span text:style-name="T1">21.02.2020</text:span> в здании префектуры состоялась ротация Молодежной палаты района Матушкино. </text:p>
      <text:p text:style-name="Text_20_body">В ходе мероприятия в ряды членов Молодежной палаты приняты <text:span text:style-name="T1">3</text:span> человека <text:span text:style-name="T1">(1 в основной состав, 2 в резерв)</text:span>. </text:p>
      <text:p text:style-name="Text_20_body">Всего в основном составе МП <text:span text:style-name="T1">6</text:span> человек и <text:span text:style-name="T1">4</text:span> человека в резерве.</text:p>
      <text:p text:style-name="Text_20_body"><text:line-break/></text:p>
      <text:p text:style-name="Text_20_body">Адрес страницы: <text:a xlink:type="simple" xlink:href="http://matushkino.mos.ru/presscenter/news/detail/8713640.html" office:name=""><text:span text:style-name="Definition">http://matushkino.mos.ru/presscenter/news/detail/8713640.html</text:span></text:a></text:p>
      <text:p text:style-name="Text_20_body"><text:a xlink:type="simple" xlink:href="http://matushkino.mos.ru" office:name=""><text:span text:style-name="Definition">Управа района Матушк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26T13:13:02Z</meta:creation-date>
    <dc:date>2023-05-26T13:13:02Z</dc:date>
  </office:meta>
</office:document-meta>
</file>