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школы-района-матушкино-подготовили-памятки-для-родителей-на-период-самоизоляции"/>Школы района Матушкино подготовили памятки для родителей на период самоизоляции<text:bookmark-end text:name="школы-района-матушкино-подготовили-памятки-для-родителей-на-период-самоизоляции"/></text:h>
      <text:p text:style-name="First_20_paragraph">01.04.2020</text:p>
      <text:p text:style-name="Text_20_body">Учебные заведения района Матушкино подготовили рекомендации  специалистов для родителей, которые касаются периода самоизоляции:</text:p>
      <text:p text:style-name="Text_20_body"><text:line-break/></text:p>
      <text:p text:style-name="Text_20_body">Адрес страницы: <text:a xlink:type="simple" xlink:href="http://matushkino.mos.ru/presscenter/news/detail/8801060.html" office:name=""><text:span text:style-name="Definition">http://matushkino.mos.ru/presscenter/news/detail/8801060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6T22:01:23Z</meta:creation-date>
    <dc:date>2025-02-26T22:01:23Z</dc:date>
  </office:meta>
</office:document-meta>
</file>