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mos.ru-на-страже-здоровья-москвичей"/>Mos.ru на страже здоровья москвичей<text:bookmark-end text:name="mos.ru-на-страже-здоровья-москвичей"/></text:h>
      <text:p text:style-name="First_20_paragraph">21.04.2020</text:p>
      <text:p text:style-name="Text_20_body">В условиях режима самоизоляции дистанционное получение услуг в электронной форме становится как никогда актуальным. Портал государственных услуг Москвы Mos.ru объединяет более 360 услуг различных областей и направлений жизни. И медицинские занимают далеко не последнее место на сайте. С помощью Mos.ru можно позаботиться о своем здоровье, не выходя из дома.</text:p>
      <text:p text:style-name="Text_20_body">Самая востребованная медицинская услуга на портале, конечно – запись к врачу онлайн. Записаться на прием можно не только самому, но и ребенка и члена семьи. Также с помощью Mos.ru можно прикрепиться к поликлинике (обычной взрослой, детской или стоматологической), оформить полис ОМС, увидеть результаты анализов онлайн, завести свою электронную медицинскую карту. Все это можно делать удобно и быстро, удаленно и не выходя из дома, без бумажной волокиты.</text:p>
      <text:p text:style-name="Text_20_body">Кроме этого, с недавнего времени с помощью Mos.ru можно оформить специальный цифровой «медицинский» пропуск для посещения поликлиники. Такие пропуска можно оформить неограниченное количество, при этом, указав адрес медицинского учреждения, маршрут передвижения и вид ТС для передвижения.</text:p>
      <text:p text:style-name="Text_20_body"><text:line-break/></text:p>
      <text:p text:style-name="Text_20_body">Адрес страницы: <text:a xlink:type="simple" xlink:href="http://matushkino.mos.ru/presscenter/news/detail/8849649.html" office:name=""><text:span text:style-name="Definition">http://matushkino.mos.ru/presscenter/news/detail/884964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08:33:20Z</meta:creation-date>
    <dc:date>2023-06-09T08:33:20Z</dc:date>
  </office:meta>
</office:document-meta>
</file>