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ачи-сегодня-находятся-на-передовой-борьбе-с-коронавирусом"/>Врачи сегодня находятся на передовой борьбе с коронавирусом<text:bookmark-end text:name="врачи-сегодня-находятся-на-передовой-борьбе-с-коронавирусом"/></text:h>
      <text:p text:style-name="First_20_paragraph">22.04.2020</text:p>
      <text:p text:style-name="Text_20_body">В настоящее время, в условиях борьбы с новой и опасной инфекцией, именно врачи и весь медицинский персонал находятся на переднем крае обороны. Они сродни военным врачам и медсестрам, которые на своих плечах и спинах выносили раненных с поля боя во время Великой Отечественной войны и спасали жизни военнослужащих. Именно такого мнения придерживается Герой России Игорь Задорожный.</text:p>
      <text:p text:style-name="Text_20_body">Игорь – майор спецназа ВВ МВД России, ветеран второй чеченской войны. Он своими глазами видел, как в условиях боя и военного времени работают на передовой врачи и медсестры.</text:p>
      <text:p text:style-name="Text_20_body">– Врачи сегодня – это герои. Те, кто остался на этом поприще, кто не испугался идти вперед. Это – подвиг, они помогают всем, кто в этом нуждается. Медики нашли в себе мужество, отвагу бороться с этим невидимым врагом, – считает майор.</text:p>
      <text:p text:style-name="Text_20_body">Как и несколько десятилетий назад, во время Великой Отечественной войны, сегодня врачи не знают, выживут ли они, вернутся ли домой, к своим семьям и детям. Смогут ли они прожить еще один день. Ведь вирусная инфекция – очень опасная и быстро распространяется. Особенно в больницах, в окружении зараженных пациентов. И если на войне умирали быстро, находясь под пулями и бомбами, то «тут смерть медленная. Но смерть и там, и здесь. И врачи, как преданные своему долгу люди, пытаются удержать как можно больше на этом свете», – говорит Герой России.</text:p>
      <text:p text:style-name="Text_20_body">Вчера, 21 апреля, в ТиНАО был открыт новый инфекционный блок. Он был построен специально для лечения коронавирусных больных. Единовременно он может принять 800 пациентов с возможностью расширения до 900 человек. В первые сутки сюда поступило 20 первых пациентов с COVID-19.</text:p>
      <text:p text:style-name="Text_20_body">С больными работают лучшие медики и медсестры столицы – их более тысячи человек. Больница оснащена всем необходимым медоборудованием и препаратами. Обычные койки можно быстро трансформировать в реанимационные места. Вокруг инфекционного центра создан специальный периметр безопасности, который сможет обезопасить от распространения коронавируса за пределы больницы. На территории инфекционки также создана собственная лаборатория по диагностике COVID-9 – лаборанты могут делать до 10 000 исследований в сутки.</text:p>
      <text:p text:style-name="Text_20_body"><text:line-break/></text:p>
      <text:p text:style-name="Text_20_body">Адрес страницы: <text:a xlink:type="simple" xlink:href="http://matushkino.mos.ru/presscenter/news/detail/8852182.html" office:name=""><text:span text:style-name="Definition">http://matushkino.mos.ru/presscenter/news/detail/885218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1:32:12Z</meta:creation-date>
    <dc:date>2023-06-03T01:32:12Z</dc:date>
  </office:meta>
</office:document-meta>
</file>