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их-школах-организовано-дистанционное-образование"/>В московских школах организовано дистанционное образование<text:bookmark-end text:name="в-московских-школах-организовано-дистанционное-образование"/></text:h>
      <text:p text:style-name="First_20_paragraph">24.04.2020</text:p>
      <text:p text:style-name="Text_20_body">Уже долгое время московские ученики не посещают занятия в школах оффлайн. Но это никак не сказывается на образовательном процессе. Почти сразу столичные школы перешли на удаленный режим обучения. Педагоги получили современные служебные ноутбуки и начали проводить занятия онлайн. В этом им помогают всевозможные электронные сервисы, в первую очередь – Московская электронная школа, которая стала флагманом удаленного обучения в столице.</text:p>
      <text:p text:style-name="Text_20_body">На период начала апреля со школьниками удаленно занимались уже более 50 тысяч педагогов. Они не только загружают домашнее задание в электронный сервис, проверяют и ставят оценки, но и проводят онлайн-уроки с помощью сервисов видеоконференций, представляют видеоуроки и вызывают к онлайн-доске.</text:p>
      <text:p text:style-name="Text_20_body">Как рассказали в столичном Департаменте образования: «Учителя московских школ готовы и умеют пользоваться ресурсами для дистанционного обучения. Неслучайно в недавнем исследовании компьютерной и информационной грамотности они показали самые высокие результаты в мире».</text:p>
      <text:p text:style-name="Text_20_body">По словам чиновников сферы образования, дистанционное обучение практикуется в московских школах уже давно. Поэтому каких-либо проблем в переводе учеников на удаленное образование после введения режима самоизоляции не возникло.</text:p>
      <text:p text:style-name="Text_20_body">Онлайн-уроки столичные педагоги проводят с помощью сервисов видеоконференций: Zoom, Skype и других. Учитель получает возможность увидеть весь свой класс, спросить домашнее задание, вызвать к доске.</text:p>
      <text:p text:style-name="Text_20_body">Электронный сервис «Московская электронная школа» сегодня стал настоящим флагманом в организации эффективного удаленного обучения. С помощью МЭШ учителя могут загрузить домашнее задание, ссылки на видеоуроки, ученики потом выполняют задания и загружают их в дневник. Учитель проверяет работы и выставляет отметки. В МЭШ доступны расписания занятий, тесты и много других полезных образовательных материалов.</text:p>
      <text:p text:style-name="Text_20_body">Именно так сегодня и происходят онлайн-занятия для детей москвички Натальи, которые учатся в 6 и 8 классах:</text:p>
      <text:p text:style-name="Text_20_body">– У младшего в день проходит два-три видеоурока. У старшей – максимум два. Во время таких занятий учитель знакомит с материалами, может также устроить мини-контрольную или опрос, – рассказывает Наталья.</text:p>
      <text:p text:style-name="Text_20_body">Учителя загружают расписание онлайн-уроков, задания и тесты в конце недели на следующую. Занятия могут проходить в виде видеоконференций. А могут в виде ссылок на видеоуроки с последующим выполнением заданий и прохождения тестов. Благодаря тому, что у каждого ученика есть собственный аккаунт в МЭШ, учителю проще находить нужные работы и проверять их.</text:p>
      <text:p text:style-name="Text_20_body">Фото: mos.ru</text:p>
      <text:p text:style-name="Text_20_body"><text:line-break/></text:p>
      <text:p text:style-name="Text_20_body">Адрес страницы: <text:a xlink:type="simple" xlink:href="http://matushkino.mos.ru/presscenter/news/detail/8858971.html" office:name=""><text:span text:style-name="Definition">http://matushkino.mos.ru/presscenter/news/detail/8858971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00:18:08Z</meta:creation-date>
    <dc:date>2023-05-21T00:18:08Z</dc:date>
  </office:meta>
</office:document-meta>
</file>