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не-спутать-сезонную-аллергию-с-коронавирусом"/>Как не спутать сезонную аллергию с коронавирусом<text:bookmark-end text:name="как-не-спутать-сезонную-аллергию-с-коронавирусом"/></text:h>
      <text:p text:style-name="First_20_paragraph">27.05.2020</text:p>
      <text:p text:style-name="Text_20_body">Май – типичное время сезонной аллергии. Однако в этом году аллергический сезон может быть продлен и на начало лета. Это связано с нестабильной и довольно холодной весенней погодой. Симптомы аллергии во многом схожи с симптомами первой стадии коронавирусной инфекции. Поэтому важно знать, как различить эти заболевания и что делать в том, или ином случае.</text:p>
      <text:p text:style-name="Text_20_body"><text:span text:style-name="T1">Симптомы аллергии</text:span>. Как правило, аллергическая реакция ограничивается такими симптомами, как першение в горле, зуд, слезотечение, покраснение глаз, насморк. Периодически может возникать повышение температуры тела, но не выше 37,5 градусов.</text:p>
      <text:p text:style-name="Text_20_body"><text:span text:style-name="T1">Симптомы коронавируса</text:span>. Все эти симптомы могут возникать и при коронавирусной инфекции, а также при обычной ОРВИ. Но температура тела, скорей всего, будет выше – до 39 градусов и выше. При этом при аллергии не бывает кашля. Также во время вирусной болезни вы можете почувствовать выраженную слабость, утомляемость, боль в мышцах.</text:p>
      <text:p text:style-name="Text_20_body"><text:span text:style-name="T1">Симптомы других болезней</text:span>. Однако все симптомы необходимо собирать комплексно, с учетом всех заболеваний. Например, если вы болеете бронхиальной астмой, то кашель и одышка могут быть симптомами именно этого заболевания. А если вы еще и аллергик – то столкнетесь с полным набором симптомов коронавируса, но это не будет COVID-19, а будет аллергия вкупе с астмой.</text:p>
      <text:p text:style-name="Text_20_body">В любом случае, если вы почувствовали недомогание, лучше всего обратиться к врачу. Нередко симптомы аллергии путаются с признаками коронавируса. И человек, который заболел COVID-19, но и имеет типичные признаки аллергии, может ходить по улицам и магазинам – заражать окружающих. При этом, поздняя реакция на заболевание может сделать ее протекание более тяжелым.</text:p>
      <text:p text:style-name="Text_20_body">Во время аллергии не стоит отказываться от лекарственной терапии. Антигистаминные и противоотечные препараты можно приобрести в любой аптеке без рецепта. Они не противопоказаны во время коронавирусной инфекции.</text:p>
      <text:p text:style-name="Text_20_body">Кстати, масочный режим, введен в Москве и других регионах России, может сыграть на руку и аллергикам. Обязательное ношение маски на улице сдерживает попадание в органы дыхания пыльцы и пыли, тем самым, облегчая аллергический сезон для людей. Поэтому носите маски, после улицы принимайте душ и меняйте одежду, делайте влажную уборку в квартире!</text:p>
      <text:p text:style-name="Text_20_body"><text:line-break/></text:p>
      <text:p text:style-name="Text_20_body">Адрес страницы: <text:a xlink:type="simple" xlink:href="http://matushkino.mos.ru/presscenter/news/detail/8923972.html" office:name=""><text:span text:style-name="Definition">http://matushkino.mos.ru/presscenter/news/detail/892397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04:25:37Z</meta:creation-date>
    <dc:date>2023-08-11T04:25:37Z</dc:date>
  </office:meta>
</office:document-meta>
</file>