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иод-пандемии-мошенники-изобретают-новые-способы-воровства-денег-у-россиян"/>В период пандемии мошенники изобретают новые способы воровства денег у россиян<text:bookmark-end text:name="в-период-пандемии-мошенники-изобретают-новые-способы-воровства-денег-у-россиян"/></text:h>
      <text:p text:style-name="First_20_paragraph">29.05.2020</text:p>
      <text:p text:style-name="Text_20_body">Интернет-мошенничество сегодня приобретает все более широкие и изощренные масштабы. Постоянно изобретаются новые способы отъема денежных средств у доверчивых россиян. Всевозможные катаклизмы и эпидемии, вроде коронавирусной инфекции, только подталкивают мошенников активизировать свою деятельность. Ведь далеко не все процессы и ситуации в быстро изменяющихся условиях понятны большинству жителей.</text:p>
      <text:p text:style-name="Text_20_body">А у мошенников, наоборот – простор для деятельности. Незаконные действия, связанные с пропусками, масками, «лечением» от коронавируса, трудоустройством вошли в нашу жизнь, и нам необходимо быть готовыми к ним.</text:p>
      <text:p text:style-name="Text_20_body">В первую очередь, нужно знать, на что способны мошенники и какие новые способы хищения они изобрели. Например, нужно быть внимательным во время действия пропускного режима. Как только в регионах России начали вводить карантины, сразу появились сомнительные предложения по продаже пропусков. Например, в Москве торговали цифровыми пропусками, а в Краснодарском крае – бумажными. В любом субъекте России пропуска выдаются бесплатно, и только по необходимости (трудовой, торговой, медицинской). Незаконная продажа пропусков карается 159-й статьей УК РФ, которая предусматривает большой штраф, исправительные работы или тюремный срок.</text:p>
      <text:p text:style-name="Text_20_body">Карантины дали повод для распространения еще одного вида мошенничества – требования быстро уплатить штраф за некое нарушение самоизоляции. Подобные сообщения приходят на телефон или электронную почту. Причем, мошенники просят оплатить штрафы максимально быстро по телефону, чтобы не попасть под 266-ю статью Уголовного кодекса. Это тоже мошенничество. Постановление о штрафе присылается человека по обычной почте на официальном бланке с номером. При этом, проверить штрафы можно в личном кабинете на сайте Госуслуг.</text:p>
      <text:p text:style-name="Text_20_body">Медицина и все, что с ней связано, также попало под прицел мошенников. Например, кто-то предлагает банковские компенсации за приобретенные средства индивидуальной защиты. Правда, после заполнения анкеты деньги на счет не только не приходят, а списываются. Некоторые мошенники звонят человеку и сообщают, что его родственник попал в больницу с коронавирусом. После этого возникают непонятные требования оплатить расходы на госпитализацию, лекарства и препараты, уход. После подобных сообщений следует позвонить родственнику и спросить, действительно ли его положили в больницу.</text:p>
      <text:p text:style-name="Text_20_body">Некоторые мошенники-продавцы предлагают за серьезные деньги купить лекарство от коронавируса. Всем известно, что вакцины от COVID-19 пока не существует, поэтому неизвестно, что вам продадут.</text:p>
      <text:p text:style-name="Text_20_body">Добрались мошенники и до трудоустройства. Например, при мнимом устройстве на работу в организацию требуют установить на смартфон непонятное приложение. Установленный софт потом списывает деньги с ваших банковских карт.</text:p>
      <text:p text:style-name="Text_20_body">Какие бы виды мошенничества не изобретались, их объединяет несколько вещей:</text:p>
      <text:p text:style-name="Text_20_body">– мошенники требуют выполнить действия быстро;</text:p>
      <text:p text:style-name="Text_20_body">– они требуют предоставить ваши персональные, паспортные или банковские данные;</text:p>
      <text:p text:style-name="Text_20_body">– они апеллируют к чувствам паники, тревоги и беспокойства;</text:p>
      <text:p text:style-name="Text_20_body">– они обещают бесплатное получение чего-либо.</text:p>
      <text:p text:style-name="Text_20_body">Обязательно проверяйте поступающую информацию (способов проверки – предостаточно), не спешите совершать действия (особенно связанные с переводом денег), не покупайте товары с рук.</text:p>
      <text:p text:style-name="Text_20_body">Фото: bloknot-stavropol.ru</text:p>
      <text:p text:style-name="Text_20_body"><text:line-break/></text:p>
      <text:p text:style-name="Text_20_body">Адрес страницы: <text:a xlink:type="simple" xlink:href="http://matushkino.mos.ru/presscenter/news/detail/8930809.html" office:name=""><text:span text:style-name="Definition">http://matushkino.mos.ru/presscenter/news/detail/893080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2T06:30:37Z</meta:creation-date>
    <dc:date>2025-01-12T06:30:37Z</dc:date>
  </office:meta>
</office:document-meta>
</file>