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манда-зеленограда-приняла-участие-в-военно-спортивной-игре-память-и-слава"/>Команда Зеленограда приняла участие в военно-спортивной игре «Память и слава»<text:bookmark-end text:name="команда-зеленограда-приняла-участие-в-военно-спортивной-игре-память-и-слава"/></text:h>
      <text:p text:style-name="First_20_paragraph">28.07.2020</text:p>
      <text:p text:style-name="Text_20_body">На территории загородного клуба «Солярис» 25 июля состоялась военно-спортивная игра Молодежного парламента Москвы - Зарница «Память и слава», участие в которой приняли 11 команд, в том числе из Зеленограда.</text:p>
      <text:p text:style-name="Text_20_body">Каждая команда представляла свой округ и состояла из 20 человек. Команду Зеленограда большинством представляли участники Молодежной палаты района Матушкино.</text:p>
      <text:p text:style-name="Text_20_body">Игра включает в себя прохождение полосы препятствии, метание гранат, игра в пейнтбол, сборка и разборка автомата и многое другое.</text:p>
      <text:p text:style-name="Text_20_body">Наши ребята заняли 4 мест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matushkino.mos.ru/presscenter/news/detail/9067516.html" office:name=""><text:span text:style-name="Definition">http://matushkino.mos.ru/presscenter/news/detail/906751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3:12:58Z</meta:creation-date>
    <dc:date>2023-05-26T13:12:58Z</dc:date>
  </office:meta>
</office:document-meta>
</file>