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пускной-сезон-может-повлиять-на-ситуацию-с-коронавирусом-в-москве"/>Отпускной сезон может повлиять на ситуацию с коронавирусом в Москве<text:bookmark-end text:name="отпускной-сезон-может-повлиять-на-ситуацию-с-коронавирусом-в-москве"/></text:h>
      <text:p text:style-name="First_20_paragraph">31.07.2020</text:p>
      <text:p text:style-name="Text_20_body">В настоящее время ситуация с коронавирусом в столице стабильная. Никакого роста статистически значимых показателей, в частности, увеличения числа госпитализированных в стационары жителей, сейчас не наблюдается. Об этом в интервью ТАСС сообщил заведующий кафедрой инфекционных болезней РНИМУ Минздрава России Владимир Никифоров.</text:p>
      <text:p text:style-name="Text_20_body">По прогнозу специалиста, осенью могут возникнуть незначительные статистические колебания заболеваемости коронавирусом из-за отпускного периода и связанной с ним миграции населения. «Возможно, будет небольшой подъем, но повторения ситуации, которая наблюдалась в апреле-мае, не будет», – рассказал Никифоров.</text:p>
      <text:p text:style-name="Text_20_body">Эксперты также предполагают два варианта дальнейшего «поведения» коронавируса COVID-19: он может «деградировать» до обычного ОРВИ, либо будет вести себя, как сезонный грипп – приходить волнами осенью и зимой, давать небольшой рост заболеваемости, а к лету уходить. Но повторения сценария апреля-мая 2020 года уже не будет ни по росту заболеваемости, ни по ограничениям.</text:p>
      <text:p text:style-name="Text_20_body"><text:line-break/></text:p>
      <text:p text:style-name="Text_20_body">Адрес страницы: <text:a xlink:type="simple" xlink:href="http://matushkino.mos.ru/presscenter/news/detail/9085794.html" office:name=""><text:span text:style-name="Definition">http://matushkino.mos.ru/presscenter/news/detail/9085794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6T18:18:04Z</meta:creation-date>
    <dc:date>2023-06-06T18:18:04Z</dc:date>
  </office:meta>
</office:document-meta>
</file>