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ое-из-трех-лебедят-на-быковом-болоте-вылупились-благодаря-помощи-ветеринара"/>Двое из трех лебедят на Быковом болоте вылупились благодаря помощи ветеринара<text:bookmark-end text:name="двое-из-трех-лебедят-на-быковом-болоте-вылупились-благодаря-помощи-ветеринара"/></text:h>
      <text:p text:style-name="First_20_paragraph">10.08.2020</text:p>
      <text:p text:style-name="Text_20_body">В лебединой семье на Быковом болоте – пополнение. Теперь, помимо трех взрослых лебедей, там живут еще три малыша.</text:p>
      <text:p text:style-name="Text_20_body"><text:span text:style-name="T1">– Всего у самки было 10 яиц. Одно треснуло, а одно она выходила сама,</text:span> – рассказывает глава управы района Матушкино <text:span text:style-name="T2">Антон Гущин</text:span>. <text:span text:style-name="T1">– Мы договорились, чтобы остальные 8 забрал ветеринар и попытался выходить их. Так появилось еще два малыша. Понаблюдав за ними сутки, специалист подсадил их обратно в семью. Переживали, что самка не признает своих детей, но она с удовольствием приняла их,</text:span> – отметил глава управы.</text:p>
      <text:p text:style-name="Text_20_body"><text:line-break/></text:p>
      <text:p text:style-name="Text_20_body">Он добавил, что остальные 6 яиц до сих пор находятся у ветеринара.</text:p>
      <text:p text:style-name="Text_20_body"><text:span text:style-name="T1">– Судя по всему, они недозревшие, и из них птенцы не вылупятся. Тем не менее, специалист понаблюдает за ними еще пару недель, чтобы окончательно убедиться, появятся еще малыши или нет, –</text:span> пояснил Антон Гущин.</text:p>
      <text:p text:style-name="Text_20_body">Кроме того, глава управы сообщил, что раз в неделю на остров на Быковом болоте подкладывается особый корм.</text:p>
      <text:p text:style-name="Text_20_body"><text:span text:style-name="T1">– Мы приобрели специализированное питание для лебедят, чтобы они становились более крепкими. Предварительно они и так вполне здоровые, но насколько на самом деле у них силен организм, покажет только время. Мы уже видели, что лебеди-родители подкармливают малышей именно этим кормом. Будем продолжать такую практику под наблюдением ветеринара,</text:span> – заключил он.</text:p>
      <text:p text:style-name="Text_20_body">Управа района Матушкино обращается к жителям с просьбой не кормить лебедей хлебобулочными изделиями – это нарушает рацион птиц и может привести к их гибели.</text:p>
      <text:p text:style-name="Text_20_body">Ранее стало известно, что один из обитавших на Быковом болоте лебедей погиб. Предположительно это произошло в результате пьяной выходки одного из отдыхающих.</text:p>
      <text:p text:style-name="Text_20_body">Фото: <text:a xlink:type="simple" xlink:href="https://www.facebook.com/evgeny.karamyshev.9/posts/1600457100128432" office:name=""><text:span text:style-name="Definition">Евгений Карамышев</text:span></text:a></text:p>
      <text:p text:style-name="Text_20_body">Источник: Официальный сайт Префектуры ЗелАО</text:p>
      <text:p text:style-name="Text_20_body"><text:line-break/></text:p>
      <text:p text:style-name="Text_20_body">Адрес страницы: <text:a xlink:type="simple" xlink:href="http://matushkino.mos.ru/presscenter/news/detail/9119662.html" office:name=""><text:span text:style-name="Definition">http://matushkino.mos.ru/presscenter/news/detail/9119662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4T01:38:05Z</meta:creation-date>
    <dc:date>2024-12-04T01:38:05Z</dc:date>
  </office:meta>
</office:document-meta>
</file>