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просит-соблюдать-меры-профилактики-во-время-отдыха-на-курортах"/>Роспотребнадзор просит соблюдать меры профилактики во время отдыха на курортах<text:bookmark-end text:name="роспотребнадзор-просит-соблюдать-меры-профилактики-во-время-отдыха-на-курортах"/></text:h>
      <text:p text:style-name="First_20_paragraph">11.08.2020</text:p>
      <text:p text:style-name="Text_20_body">Россияне, которые отправляются на курортный отдых в другие регионы России, а также в зарубежные страны, должны продолжать соблюдать и там установленные меры профилактики заболевания коронавирусом. Несмотря на достаточно низкий уровень заболеваемости COVID-19 среди вернувшихся с российских и зарубежных курортов, опасность подхватить опасный вирус остается.</text:p>
      <text:p text:style-name="Text_20_body">Как сообщила руководитель Роспотребнадзора Анна Попова, санитарное ведомство мониторит «курортную» ситуацию с июля. Как показывает статистика, в среднем заболевает коронавирусом 6 человек из каждых 10 тысяч. Были проанализированы данные по туристам, которые посещали Краснодарский край, Ставрополье, Крым и Дагестан.</text:p>
      <text:p text:style-name="Text_20_body">Опасность заболеть коронавирусом остается и во время посещения зарубежных курортов, например, в Турции, с которой с недавних пор было возобновлено авиасообщение. Так, за последнюю неделю из Турции вернулись 4 россиянина-курортника, которые заболели коронавирусом. Заболевшие были обнаружены и среди тех, кто вернулся из Испании и Казахстана.</text:p>
      <text:p text:style-name="Text_20_body"><text:line-break/></text:p>
      <text:p text:style-name="Text_20_body">Адрес страницы: <text:a xlink:type="simple" xlink:href="http://matushkino.mos.ru/presscenter/news/detail/9121667.html" office:name=""><text:span text:style-name="Definition">http://matushkino.mos.ru/presscenter/news/detail/912166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9T16:53:46Z</meta:creation-date>
    <dc:date>2025-05-09T16:53:46Z</dc:date>
  </office:meta>
</office:document-meta>
</file>