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даленная-работа-в-библиотеке-на-свежем-воздухе-не-мечта-а-реальность-для-москвичей"/>Удаленная работа в библиотеке на свежем воздухе: не мечта, а реальность для москвичей<text:bookmark-end text:name="удаленная-работа-в-библиотеке-на-свежем-воздухе-не-мечта-а-реальность-для-москвичей"/></text:h>
      <text:p text:style-name="First_20_paragraph">25.08.2020</text:p>
      <text:p text:style-name="Text_20_body">В последнее время в московских библиотеках стали появляться рабочие зоны. Это пространства в закрытых помещениях учреждения с розетками и интернетом, куда можно прийти со своим ноутбуком или планшетом и поработать в тишине и спокойствии. Также можно воспользоваться местными компьютерами, принтерами и сканерами.</text:p>
      <text:p text:style-name="Text_20_body">Однако, сегодня Москва предлагает принципиально новые условия удаленной работы. Одновременно можно и поработать на свежем воздухе, и отдохнуть, и прогуляться, и посетить парк, и почитать книги. Необычные коворкинг-площадки созданы на территории парков и зон отдыха в библиотеках и местах для буккроссинга.</text:p>
      <text:p text:style-name="Text_20_body">Например, в Сокольниках есть такая библиотека, которая называется «Букводом». Здесь можно не только почитать или взять книги, но и поработать. Небольшой коворкинг с панорамными окнами рассчитан на 10 человек. Каждое место оборудовано большим столом с настольными лампами и доступом к Wi-Fi. Посетители могут воспользоваться принтером, сканером и местным книжным фондом. Здесь действует веганский бар для полезного перекуса. Коворкинг в Сокольниках работает по будням с 10 утра до 9 вечера, а также в выходные дни с 11 утра до 8 вечера.</text:p>
      <text:p text:style-name="Text_20_body">В Бабушкинском парке под небольшой коворкинг под открытым небом была оборудована площадка для проведения интеллектуальных игр и буккроссинга. А в Парке 50-летия Октября расположен небольшой арт-павильон. Здесь можно взять и почитать книгу (буккроссинг), а можно и поработать. Для работающих людей здесь есть розетки и доступ к беспроводному интернету. Посещение этого коворкинга – бесплатно.</text:p>
      <text:p text:style-name="Text_20_body"><text:line-break/></text:p>
      <text:p text:style-name="Text_20_body">Адрес страницы: <text:a xlink:type="simple" xlink:href="http://matushkino.mos.ru/presscenter/news/detail/9165093.html" office:name=""><text:span text:style-name="Definition">http://matushkino.mos.ru/presscenter/news/detail/9165093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2T13:26:17Z</meta:creation-date>
    <dc:date>2023-07-22T13:26:17Z</dc:date>
  </office:meta>
</office:document-meta>
</file>