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рач-вакцинация-самый-действенный-способ-избежать-заражения-инфекцией"/>Врач: вакцинация — самый действенный способ избежать заражения инфекцией<text:bookmark-end text:name="врач-вакцинация-самый-действенный-способ-избежать-заражения-инфекцией"/></text:h>
      <text:p text:style-name="First_20_paragraph">08.09.2020</text:p>
      <text:p text:style-name="Text_20_body">Наиболее эффективным и безопасным способом профилактики любой инфекции является вакцинация. Об этом заявил доктор медицинских наук, профессор, член Президиума РАЕН, руководитель отдела микробиологии латентных инфекций, вирусолог Института им. Гамалеи Виктор Зуев.</text:p>
      <text:p text:style-name="Text_20_body">По мнению ученого, в мире до сих пор не изобретено более действенного метода борьбы с различными заболеваниями, в том числе гриппом и ОРВИ. «Более эффективного средства против вирусных инфекций, чем вакцины, человечество еще не придумало», — констатировал Зуев.</text:p>
      <text:p text:style-name="Text_20_body">91-летний ученый не только регулярно прививается от гриппа, но и прошел вакцинацию от коронавируса в рамках тестирования вакцины центра им. Гамалеи.</text:p>
      <text:p text:style-name="Text_20_body">По мнению врачей, вакцинация от гриппа в условиях распространения COVID-19 – наиболее безопасный и эффективный метод защиты от тяжелых последствий заболевания.</text:p>
      <text:p text:style-name="Text_20_body">Также обезопасить себя от коронавируса и гриппа в эпидсезон помогает соблюдение санитарных правил. Благодаря сознательности жителей Москвы, которые соблюдали все меры профилактики, удалось предотвратить стремительный рост количества заболевших и взять ситуацию с коронавирусной инфекцией под контроль.</text:p>
      <text:p text:style-name="Text_20_body">В этом году для удобства горожан вакцинация будет организована на базе детских и взрослых поликлиник в отдельных прививочных кабинетах в две смены. Также будут работать выездные прививочные бригады в учреждениях и организациях, во всех школах, колледжах и ВУЗах для детей и студентов, а также на базе мобильных прививочных пунктов.</text:p>
      <text:p text:style-name="Text_20_body">Всего будут работать около 3 тысяч точек вакцинации во всех поликлиниках, в организациях работодателей. Также будут организованы 44 мобильных пункта вакцинации.</text:p>
      <text:p text:style-name="Text_20_body"><text:span text:style-name="T1">Вакцинация в ЗелАО</text:span></text:p>
      <text:p text:style-name="Text_20_body">Сделать прививку от гриппа в Зеленограде можно в мобильных пунктах, детских и взрослых поликлиниках, в МФЦ. Всего в округе действует более 10 пунктов вакцинации. Услугу оказывают на базе ГКБ им. М.П. Кончаловского и ГКБ им. М.П. Кончаловского Филиал ПО (филиалы № 1, 2, 3, 4). Также привиться можно в мобильном пункте на железнодорожной станции «Крюково».</text:p>
      <text:p text:style-name="Text_20_body"><text:line-break/></text:p>
      <text:p text:style-name="Text_20_body">Адрес страницы: <text:a xlink:type="simple" xlink:href="http://matushkino.mos.ru/presscenter/news/detail/9215006.html" office:name=""><text:span text:style-name="Definition">http://matushkino.mos.ru/presscenter/news/detail/9215006.html</text:span></text:a></text:p>
      <text:p text:style-name="Text_20_body"><text:a xlink:type="simple" xlink:href="http://matushkino.mos.ru" office:name=""><text:span text:style-name="Definition">Управа района Матуш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5T10:14:53Z</meta:creation-date>
    <dc:date>2023-05-25T10:14:53Z</dc:date>
  </office:meta>
</office:document-meta>
</file>