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чтобы-не-заболеть-гриппом-необходимо-вакцинироваться"/>Чтобы не заболеть гриппом, необходимо вакцинироваться<text:bookmark-end text:name="чтобы-не-заболеть-гриппом-необходимо-вакцинироваться"/></text:h>
      <text:p text:style-name="First_20_paragraph">09.09.2020</text:p>
      <text:p text:style-name="Text_20_body">Вовремя сделанная прививка от гриппа и ОРВИ снизит риски заболеть простудными заболеваниями осенью и зимой, позволит выработать необходимый иммунитет и обеспечит дополнительную защиту от коронавирусной инфекции.</text:p>
      <text:p text:style-name="Text_20_body">Вакцинация остается наиболее эффективным методом защиты от простудных заболеваний. Как считает вирусолог Института имени Гамалеи Виктор Зуев, именно осенью и зимой отмечается пик заболевания простудными заболеваниями. На фоне распространения коронавирусной инфекции, следить за своим здоровьем нужно лучше и тщательней. Почему? Именно осенью иммунитет начинает сдавать. Холод, сырость, дожди, перемена погоды, дефицит солнечного света, депрессия негативно сказываются на здоровье. Это приводит к образованию внутри организма отрицательных биохимических реакций, продукты которых вредно влияют на наши внутренние органы. Поэтому очень важно соблюдать элементарные жизненные правила: заниматься спортом, высыпаться, правильно питаться, избегать стрессов и переутомления, гулять.</text:p>
      <text:p text:style-name="Text_20_body">Не стоит забывать и про санитарные правила во время пребывания в социуме. Например, соблюдать социальную дистанцию и пользоваться медицинскими масками. В преддверии эпидсезона по гриппу и ОРВИ также необходимо сделать прививку от гриппа.</text:p>
      <text:p text:style-name="Text_20_body"><text:line-break/></text:p>
      <text:p text:style-name="Text_20_body">Адрес страницы: <text:a xlink:type="simple" xlink:href="http://matushkino.mos.ru/presscenter/news/detail/9216585.html" office:name=""><text:span text:style-name="Definition">http://matushkino.mos.ru/presscenter/news/detail/9216585.html</text:span></text:a></text:p>
      <text:p text:style-name="Text_20_body"><text:a xlink:type="simple" xlink:href="http://matushkino.mos.ru" office:name=""><text:span text:style-name="Definition">Управа района Матушк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25T01:23:28Z</meta:creation-date>
    <dc:date>2023-05-25T01:23:28Z</dc:date>
  </office:meta>
</office:document-meta>
</file>