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д-на-московском-метрополитене-проводит-отбор-кандидатов-на-учебу"/>УВД на Московском метрополитене проводит отбор кандидатов на учебу<text:bookmark-end text:name="увд-на-московском-метрополитене-проводит-отбор-кандидатов-на-учебу"/></text:h>
      <text:p text:style-name="First_20_paragraph">01.10.2020</text:p>
      <text:p text:style-name="Text_20_body">8 отдел полиции УВД на Московском метрополитен ГУ МВД России по г. Москве, проводит отбор кандидатов на учебу в Московский Университет МВД России имени В. Я. Кикотя, и колледжи «ГБОУ СПО Колледж полиции», «ГБОУ СПО Юридический колледж» на 2021–2022 учебный год, и приглашает на работу граждан РФ, имеющих образование не ниже среднего на должности сотрудников полиции.</text:p>
      <text:p text:style-name="Text_20_body">Информация по телефону: 8(495)622-12-77 и 8(925)551-56-81 с понедельника по пятницу с 9:00 до 18:00</text:p>
      <text:p text:style-name="Text_20_body"><text:line-break/></text:p>
      <text:p text:style-name="Text_20_body">Адрес страницы: <text:a xlink:type="simple" xlink:href="http://matushkino.mos.ru/presscenter/news/detail/9287792.html" office:name=""><text:span text:style-name="Definition">http://matushkino.mos.ru/presscenter/news/detail/9287792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06:14Z</meta:creation-date>
    <dc:date>2023-05-26T13:06:14Z</dc:date>
  </office:meta>
</office:document-meta>
</file>