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ые-парламентарии-района-матушкино-провели-очередную-встречу"/>Молодые парламентарии района Матушкино провели очередную встречу<text:bookmark-end text:name="молодые-парламентарии-района-матушкино-провели-очередную-встречу"/></text:h>
      <text:p text:style-name="First_20_paragraph">28.10.2020</text:p>
      <text:p text:style-name="Text_20_body">В Центре молодежного парламентаризма 27.10.2020 состоялась встреча представителей ОМП ЗелАО – начинающие политики рассказали о достижениях за текущий год и обменялись опытом для реализации совместных проектов на ближайшие месяцы. </text:p>
      <text:p text:style-name="Text_20_body">Молодёжную палату Матушкино представляла Бузина Марина.</text:p>
      <text:p text:style-name="Text_20_body"><text:line-break/></text:p>
      <text:p text:style-name="Text_20_body">Адрес страницы: <text:a xlink:type="simple" xlink:href="http://matushkino.mos.ru/presscenter/news/detail/9366058.html" office:name=""><text:span text:style-name="Definition">http://matushkino.mos.ru/presscenter/news/detail/9366058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12:46Z</meta:creation-date>
    <dc:date>2023-05-26T13:12:46Z</dc:date>
  </office:meta>
</office:document-meta>
</file>