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ограмме-мой-район-в-москве-будут-открыты-7-межрегиональных-ярмарок"/>По программе «Мой район» в Москве будут открыты 7 межрегиональных ярмарок<text:bookmark-end text:name="по-программе-мой-район-в-москве-будут-открыты-7-межрегиональных-ярмарок"/></text:h>
      <text:p text:style-name="First_20_paragraph">23.11.2020</text:p>
      <text:p text:style-name="Text_20_body">Новые круглогодичные фермерские межрегиональные ярмарки будут открыты в Северном, Западном и Южном округе, а также в Зеленограде. Здесь можно будет купить свежую продукцию из Воронежской, Астраханской, Брянской и других областей России в шаговой доступности от дома.</text:p>
      <text:p text:style-name="Text_20_body">Напомним, в настоящее время в Москве уже работают 36 подобных ярмарок, открытых по программе «Мой район». К ним до конца года добавятся еще 7. Четыре ярмарки появятся на севере мегаполиса, и еще по 1 – в Южном, Западном и Зеленоградском округах. Все они будут круглогодичными, а работать будут с 10.00 до 20.00.</text:p>
      <text:p text:style-name="Text_20_body">То, что ярмарки будут находиться в непосредственной близости от жилых микрорайонов, весьма актуально на период пандемии COVID-19. Теперь местным жителям не нужно ездить в другие районы за свежими овощами, фруктами или молочной продукцией – их можно будет купить возле дома.</text:p>
      <text:p text:style-name="Text_20_body">На ярмарках будут соблюдаться все необходимые санитарные меры. Например, будут установлены санитайзеры, а также будет проводиться обязательная уборка с помощью дезинфицирующих средств прилегающей территории и самих помещений ярмарки. Покупатели должны находиться в масках и перчатках, а также соблюдать социальную дистанцию.</text:p>
      <text:p text:style-name="Text_20_body"><text:line-break/></text:p>
      <text:p text:style-name="Text_20_body">Адрес страницы: <text:a xlink:type="simple" xlink:href="http://matushkino.mos.ru/presscenter/news/detail/9450675.html" office:name=""><text:span text:style-name="Definition">http://matushkino.mos.ru/presscenter/news/detail/945067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3:21:21Z</meta:creation-date>
    <dc:date>2023-05-18T23:21:21Z</dc:date>
  </office:meta>
</office:document-meta>
</file>