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лены-молодежной-палаты-района-матушкино-приняли-участие-в-акции-посвященной-дню-матери"/>Члены Молодежной палаты района Матушкино приняли участие в акции, посвященной Дню матери<text:bookmark-end text:name="члены-молодежной-палаты-района-матушкино-приняли-участие-в-акции-посвященной-дню-матери"/></text:h>
      <text:p text:style-name="First_20_paragraph">30.11.2020</text:p>
      <text:p text:style-name="Text_20_body">Тысячи поздравлений для наших мам. В День мамы молодежь Москвы провела в инстаграме флешмоб, участники которого постили свои детские фотографии с мамами. Лучшие кадры вошли в большой поздравительный ролик – внимание на экран!</text:p>
      <text:p text:style-name="Text_20_body">В акции приняли участие 5 членов Молодежной палаты Матушкино.</text:p>
      <text:p text:style-name="Text_20_body"><text:line-break/></text:p>
      <text:p text:style-name="Text_20_body">Адрес страницы: <text:a xlink:type="simple" xlink:href="http://matushkino.mos.ru/presscenter/news/detail/9481029.html" office:name=""><text:span text:style-name="Definition">http://matushkino.mos.ru/presscenter/news/detail/9481029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12:21Z</meta:creation-date>
    <dc:date>2023-05-26T13:12:21Z</dc:date>
  </office:meta>
</office:document-meta>
</file>