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ладельцев-просят-убрать-автомобили-которые-размещаются-у-корпуса-164-418-и-431"/>Владельцев просят убрать автомобили, которые размещаются у корпуса 164, 418 и 431<text:bookmark-end text:name="владельцев-просят-убрать-автомобили-которые-размещаются-у-корпуса-164-418-и-431"/></text:h>
      <text:p text:style-name="First_20_paragraph">22.01.2021</text:p>
      <text:p text:style-name="Text_20_body">Управа района Матушкино разыскивает владельца автомобиля Daewoo Nexia, который припаркован на проезде у корпуса 164, Форда у корпуса 418, нивы у корпуса 431.Погруженные в снег машины мешают уборке территории.</text:p>
      <text:p text:style-name="Text_20_body"><text:line-break/></text:p>
      <text:p text:style-name="Text_20_body"><text:line-break/></text:p>
      <text:p text:style-name="Text_20_body"><text:line-break/></text:p>
      <text:p text:style-name="Text_20_body">Адрес страницы: <text:a xlink:type="simple" xlink:href="http://matushkino.mos.ru/presscenter/news/detail/9657339.html" office:name=""><text:span text:style-name="Definition">http://matushkino.mos.ru/presscenter/news/detail/9657339.html</text:span></text:a></text:p>
      <text:p text:style-name="Text_20_body"><text:a xlink:type="simple" xlink:href="http://matushkino.mos.ru" office:name=""><text:span text:style-name="Definition">Управа района Матуш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12:53:44Z</meta:creation-date>
    <dc:date>2023-05-26T12:53:44Z</dc:date>
  </office:meta>
</office:document-meta>
</file>