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атушкино-прошла-ротация-молодежной-палаты"/>В Матушкино прошла ротация Молодежной палаты<text:bookmark-end text:name="в-матушкино-прошла-ротация-молодежной-палаты"/></text:h>
      <text:p text:style-name="First_20_paragraph">03.02.2021</text:p>
      <text:p text:style-name="Text_20_body">1 февраля 2021 года в управе района Матушкино прошла ротация Молодежной палаты. Палата пополнилась новыми активистами. Обсудили ближайшие мероприятия, в которых принимают активное участие члены Молодежной палаты. Совместными усилиями эти ребята делают жизнь жителей Зеленограда комфортнее.</text:p>
      <text:p text:style-name="Text_20_body">Молодежная палата района Матушкино состоит из пять человек, возглавляет ее Бузинова Марина Олеговна.</text:p>
      <text:p text:style-name="Text_20_body">Всегда рады новым активным ребятам, для связи и сотрудничества от управы района Матушкино Лебедева Светлана всегда ответит на интересующие Вас вопросы по номеру телефона 8-495-536-05-20</text:p>
      <text:p text:style-name="Text_20_body"><text:line-break/></text:p>
      <text:p text:style-name="Text_20_body">Адрес страницы: <text:a xlink:type="simple" xlink:href="http://matushkino.mos.ru/presscenter/news/detail/9687480.html" office:name=""><text:span text:style-name="Definition">http://matushkino.mos.ru/presscenter/news/detail/968748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2:43Z</meta:creation-date>
    <dc:date>2023-05-26T13:12:43Z</dc:date>
  </office:meta>
</office:document-meta>
</file>