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бийная-команда-района-матушкино-отлично-выступила-на-зимнем-кубке-москвы-среди-спортивных-школ"/>Регбийная команда района Матушкино отлично выступила на зимнем Кубке Москвы среди спортивных школ<text:bookmark-end text:name="регбийная-команда-района-матушкино-отлично-выступила-на-зимнем-кубке-москвы-среди-спортивных-школ"/></text:h>
      <text:p text:style-name="First_20_paragraph">15.03.2021</text:p>
      <text:p text:style-name="Text_20_body">В спортивном манеже «Спартак» состоялся зимний Кубок Москвы среди спортивных школ.</text:p>
      <text:p text:style-name="Text_20_body">Для юных регбистов этот турнир стал первым официальным соревнованием после смягчения ограничительных мер. До этого практически на год команды выбыли из привычного графика. Об этом <text:a xlink:type="simple" xlink:href="https://zelao.mos.ru/presscenter/news/detail/9779610.html" office:name=""><text:span text:style-name="Definition">сообщается</text:span></text:a> на портале префектуры округа.</text:p>
      <text:p text:style-name="Text_20_body">Зеленоград представляли пять команд: «Заря», «Талисман 1», «Талисман 2», а также «Фаворит» и «Доброволец». Команды демонстрировали отличные результаты: по окончании первого тура все возможные призы завоевали представители регбийного города.</text:p>
      <text:p text:style-name="Text_20_body">Так, команда района Матушкино «Заря» по итогам двух туров увезла домой кубок и золотые медали. Другие зеленоградские команды также отлично выступили на зимнем Кубке по регби.</text:p>
      <text:p text:style-name="Text_20_body"><text:line-break/></text:p>
      <text:p text:style-name="Text_20_body">Адрес страницы: <text:a xlink:type="simple" xlink:href="http://matushkino.mos.ru/presscenter/news/detail/9783291.html" office:name=""><text:span text:style-name="Definition">http://matushkino.mos.ru/presscenter/news/detail/978329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3T22:56:33Z</meta:creation-date>
    <dc:date>2023-05-23T22:56:33Z</dc:date>
  </office:meta>
</office:document-meta>
</file>