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встретились-с-представителями-молодежной-палаты-района-матушкино"/>Школьники встретились с представителями Молодежной палаты района Матушкино<text:bookmark-end text:name="школьники-встретились-с-представителями-молодежной-палаты-района-матушкино"/></text:h>
      <text:p text:style-name="First_20_paragraph">23.03.2021</text:p>
      <text:p text:style-name="Text_20_body">17 марта в школе 842 прошла интересная встреча. Рассказали об активности и возможностях ребят участвовать в различных проектах молодёжной палаты от района Матушкино: «Школа молодого политика», «Мастер слова», «МОСЭКО» и другие.</text:p>
      <text:p text:style-name="Text_20_body">Дети – это будущие избиратели, которые должны развивать свою гражданскую позицию и активность. Для того чтобы сформировать начальные и элементарные представления о демократии, законе, предвыборной кампании и проведении выборов нужно активно участвовать в мероприятиях своего района. Всех неравнодушных приглашаем к себе в дружную команду. Все вопросы можно задать Лебедевой Светлане 89036956207</text:p>
      <text:p text:style-name="Text_20_body">84955360520</text:p>
      <text:p text:style-name="Text_20_body"><text:line-break/></text:p>
      <text:p text:style-name="Text_20_body">Адрес страницы: <text:a xlink:type="simple" xlink:href="http://matushkino.mos.ru/presscenter/news/detail/9806323.html" office:name=""><text:span text:style-name="Definition">http://matushkino.mos.ru/presscenter/news/detail/980632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2:39Z</meta:creation-date>
    <dc:date>2023-05-26T13:12:39Z</dc:date>
  </office:meta>
</office:document-meta>
</file>