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госинспекция-по-недвижимости-проведет-вебинар-об-использовании-нежилых-помещений"/>Госинспекция по недвижимости проведет вебинар об использовании нежилых помещений<text:bookmark-end text:name="госинспекция-по-недвижимости-проведет-вебинар-об-использовании-нежилых-помещений"/></text:h>
      <text:p text:style-name="First_20_paragraph">28.04.2021</text:p>
      <text:p text:style-name="Text_20_body">Бесплатное онлайн-мероприятие на тему: «Что важно знать при использовании нежилых помещений. Вопросы-ответы», <text:span text:style-name="T1">состоится 29 апреля в 16:00.</text:span></text:p>
      <text:p text:style-name="Text_20_body">Спикером выступит начальник Управления контроля за объектами недвижимости по Восточному административному округу Александр Протасов, который расскажет, на что обращать внимание при использовании объектов нежилого фонда, как действовать при проведении перепланировки помещения и куда обращаться для оформления или переоформления пакета документов.</text:p>
      <text:p text:style-name="Text_20_body">Участники узнают, какие мероприятия проводит Госинспекция по недвижимости по выявлению и предупреждению нарушений, связанных с эксплуатацией нежилых помещений, а также смогут задать все интересующие вопросы по теме вебинара.</text:p>
      <text:p text:style-name="Text_20_body">Принять участие в мероприятии можно по ссылке <text:a xlink:type="simple" xlink:href="https://golubtsovea.clickmeeting.com/gosinspektsiya-po-nedvizhimosti-vebinar-29-04-21-v-16-00" office:name=""><text:span text:style-name="Definition">https://golubtsovea.clickmeeting.com/gosinspektsiya-po-nedvizhimosti-vebinar-29-04-21-v-16-00</text:span></text:a></text:p>
      <text:p text:style-name="Text_20_body"><text:line-break/></text:p>
      <text:p text:style-name="Text_20_body">Адрес страницы: <text:a xlink:type="simple" xlink:href="http://matushkino.mos.ru/presscenter/news/detail/9912751.html" office:name=""><text:span text:style-name="Definition">http://matushkino.mos.ru/presscenter/news/detail/9912751.html</text:span></text:a></text:p>
      <text:p text:style-name="Text_20_body"><text:a xlink:type="simple" xlink:href="http://matushkino.mos.ru" office:name=""><text:span text:style-name="Definition">Управа района Матушк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6T19:36:07Z</meta:creation-date>
    <dc:date>2023-06-06T19:36:07Z</dc:date>
  </office:meta>
</office:document-meta>
</file>