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годня-заработает-фонтан-на-площади-юности"/>Сегодня заработает фонтан на площади Юности<text:bookmark-end text:name="сегодня-заработает-фонтан-на-площади-юности"/></text:h>
      <text:p text:style-name="First_20_paragraph">30.04.2021</text:p>
      <text:p text:style-name="Text_20_body">В последний день апреля на пл.Юности, одном из любимых мест отдыха зеленоградцев, заработает фонтан. Также фонтаны сегодня включат на озере "Быково болото", в Парке 40-летия Победы и в МЖК "Площадь часов". </text:p>
      <text:p text:style-name="Text_20_body">Пуск фонтанов на территории Москвы в этом году назначен на 30 апреля, и будет осуществлен единовременно по команде ГБУ «Гормост». Проведены все необходимые пуско-наладочные мероприятия, все фонтаны Зеленограда готовы к работе.</text:p>
      <text:p text:style-name="Text_20_body"><text:line-break/></text:p>
      <text:p text:style-name="Text_20_body">Адрес страницы: <text:a xlink:type="simple" xlink:href="http://matushkino.mos.ru/presscenter/news/detail/9918130.html" office:name=""><text:span text:style-name="Definition">http://matushkino.mos.ru/presscenter/news/detail/9918130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3:54Z</meta:creation-date>
    <dc:date>2023-05-26T12:53:54Z</dc:date>
  </office:meta>
</office:document-meta>
</file>