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астровая-палата-по-москве-доступность-и-качество-оказания-услуг"/>Кадастровая палата по Москве: доступность и качество оказания услуг<text:bookmark-end text:name="кадастровая-палата-по-москве-доступность-и-качество-оказания-услуг"/></text:h>
      <text:p text:style-name="First_20_paragraph">08.05.2021</text:p>
      <text:p text:style-name="Text_20_body"/>
      <text:p text:style-name="Text_20_body"><text:span text:style-name="T1">На протяжении более двух десятков лет столичная Кадастровая палата оказывает услуги в сфере кадастрового учета и регистрации прав. Сегодня учреждение предоставляет сведения из Единого государственного реестра недвижимости (ЕГРН), принимает и выдает документы о кадастровом учете и регистрации прав, ведет реестр недвижимости в части внесения сведений о границах зон с особыми условиями использования территории, объектов культурного наследия и выполняет многие другие функции. Спектр видов деятельности очень широк.</text:span></text:p>
      <text:p text:style-name="Text_20_body">Датой основания учреждения стало 16 мая 2000 года, когда приказом Государственного комитета по земельным ресурсам № 104-12 было создано Федеральное государственное учреждение «Земельная кадастровая палата» по Москве.</text:p>
      <text:p text:style-name="Text_20_body">Необходимость учета и ведения реестра недвижимости в стране стала очевидной ещё несколько столетий назад. Началом развития кадастра принято считать момент образования Руси. В то время появились первые землеописания, которые содержали в основном описания монастырских и церковных земель, и служили основанием для наделения землей духовенства.</text:p>
      <text:p text:style-name="Text_20_body">Позднее в России был создан Поместный приказ – центральное исполнительное учреждение, ведавшее вопросами землевладения, учетом земель, налогами и регистрацией собственности. С тех пор кадастровая служба стала неотъемлемой частью внутреннего устройства страны.</text:p>
      <text:p text:style-name="Text_20_body">В наши дни процедуры ведения реестра недвижимости, постановки на кадастровый учет и регистрации прав собственности полностью переведены в электронный вид. Созданы электронные сервисы, с помощью которых заявитель не выходя из дома, может совершить любую операцию с недвижимостью.</text:p>
      <text:p text:style-name="Text_20_body">Для совершенствования деятельности введен механизм межведомственного взаимодействия, который подразумевает обмен документами, находящимися в распоряжении органов государственной власти и местного самоуправления.</text:p>
      <text:p text:style-name="Text_20_body">Одной из основных функций учреждения является предоставление сведений из Единого государственного реестра недвижимости (ЕГРН). За 2020 год Кадастровой палатой по Москве предоставлено более 5,1 млн таких сведений.</text:p>
      <text:p text:style-name="Text_20_body">С вступлением в силу с 1 января 2017 года Федерального закона от 13.07.2015 № 218-ФЗ «О государственной регистрации недвижимости» введен экстерриториальный принцип приема документов. Россияне получили возможность обращаться за регистрацией прав и постановкой на кадастровый учет объекта недвижимости независимо от места расположения этого объекта. Вот уже несколько лет Кадастровая палата по Москве принимает документы на государственный учет и государственную регистрацию прав по экстерриториальному принципу, что существенно сокращает временные и материальные затраты заявителей.</text:p>
      <text:p text:style-name="Text_20_body">За 2020 год учреждением принято более 45 тыс. заявлений по экстерриториальному принципу, а за время существования услуги количество принятых заявлений превысило 225 тыс.</text:p>
      <text:p text:style-name="Text_20_body"><text:span text:style-name="T2">«С годами процесс оказания государственных услуг в сфере оборота недвижимости стал качественнее и доступнее. Мы прошли длинный путь от первого упоминания о кадастре до создания Единого государственного реестра недвижимости и в последствии внедрения ФГИС ЕГРН. За это время проделана колоссальная работа, но всегда есть к чему стремиться. Основа работы нашей организации – это кадровый потенциал, команда единомышленников, работающих на благо процветания столицы»,</text:span> – отметила <text:span text:style-name="T1">директор Кадастровой палаты</text:span></text:p>
      <text:p text:style-name="Text_20_body"><text:span text:style-name="T1">по Москве Елена Спиридонова</text:span>.</text:p>
      <text:p text:style-name="Text_20_body"><text:line-break/></text:p>
      <text:p text:style-name="Text_20_body">Адрес страницы: <text:a xlink:type="simple" xlink:href="http://matushkino.mos.ru/presscenter/news/detail/9930914.html" office:name=""><text:span text:style-name="Definition">http://matushkino.mos.ru/presscenter/news/detail/993091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01:06Z</meta:creation-date>
    <dc:date>2023-06-28T07:01:06Z</dc:date>
  </office:meta>
</office:document-meta>
</file>