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матушкино-разыскивает-владельца-фольсвагена-на-улице-николая-злобина"/>Управа района Матушкино разыскивает владельца «Фольсвагена» на улице Николая Злобина<text:bookmark-end text:name="управа-района-матушкино-разыскивает-владельца-фольсвагена-на-улице-николая-злобина"/></text:h>
      <text:p text:style-name="First_20_paragraph">18.05.2021</text:p>
      <text:p text:style-name="Text_20_body">Управа района Матушкино просит выйти на связь владельца автомобиля «Фольсваген» золотого цвета, госномер «Р 626 УН 199», припаркованного на проезде по улице Николая Злобина вблизи детского сада. </text:p>
      <text:p text:style-name="Text_20_body">Автомобиль имеет признаки брошенного или разукомплектованного транспортного средства. Управа района убедительно просит владельца автомобиля, показанного на фотографиях, связаться с ответственным сотрудником управы района.</text:p>
      <text:p text:style-name="Text_20_body">Если владелец автомобиля не будет обнаружен, автомобиль будет вывезен с территории района на специализированную автостоянку и впоследствии утилизирован.</text:p>
      <text:p text:style-name="Text_20_body"><text:line-break/></text:p>
      <text:p text:style-name="Text_20_body">Адрес страницы: <text:a xlink:type="simple" xlink:href="http://matushkino.mos.ru/presscenter/news/detail/9955489.html" office:name=""><text:span text:style-name="Definition">http://matushkino.mos.ru/presscenter/news/detail/995548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3:41Z</meta:creation-date>
    <dc:date>2023-05-26T12:53:41Z</dc:date>
  </office:meta>
</office:document-meta>
</file>